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size="12pt" officeooo:paragraph-rsid="000e3c34" style:font-size-asian="12pt" style:font-size-complex="12pt"/>
    </style:style>
    <style:style style:name="P2" style:family="paragraph" style:parent-style-name="Standard">
      <style:paragraph-properties fo:text-align="justify" style:justify-single-word="false"/>
      <style:text-properties style:font-name="Times New Roman" fo:font-size="12pt" officeooo:paragraph-rsid="000e3c34" style:font-size-asian="12pt" style:font-size-complex="12pt"/>
    </style:style>
    <style:style style:name="P3" style:family="paragraph" style:parent-style-name="Standard">
      <style:paragraph-properties fo:margin-left="9.991cm" fo:margin-right="0cm" fo:text-align="justify" style:justify-single-word="false" fo:text-indent="1.249cm" style:auto-text-indent="false"/>
      <style:text-properties style:font-name="Times New Roman" fo:font-size="12pt" officeooo:paragraph-rsid="000e3c34" style:font-size-asian="12pt" style:font-size-complex="12pt"/>
    </style:style>
    <style:style style:name="T1" style:family="text">
      <style:text-properties style:font-family-complex="Calibri" style:font-family-generic-complex="system" style:font-pitch-complex="variabl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Istanza di manifestazione di interesse</text:p>
      <text:p text:style-name="P2"/>
      <text:p text:style-name="P1">OGGETTO: AVVISO PUBBLICO ESPLORATIVO PER LA RICERCA DI LOCALI SCOLASTICI DA DESTINARE ALLE CLASSI DELL'ISTITUTO COMPRENSIVO RAFFAELE POIDOMANI.</text:p>
      <text:p text:style-name="P2"/>
      <text:p text:style-name="P2">II/La sottoscritto/a __________________________________________ <text:s/>in qualità di _______________________________________nato/a____________________________________a ________________________(_________) il _________________________________________ C.F./ P. Iva __________________________________________ con sede in _______________________________________ (_____), Via/C.so/P.zza __________________________________________________.</text:p>
      <text:p text:style-name="P1">CHIEDЕ</text:p>
      <text:p text:style-name="P2">di partecipare alla procedura di cui all'Avviso in oggetto. A tal fine, in conformità a quanto previsto dall'Avviso sopra citato e dagli articoli 46 e 47 del D.P.R 28 dicembre 2000, n. 445, consapevole delle responsabilità penali comminate dalla legge in caso di dichiarazioni false e mendaci, ai sensi dell'art. 76 dello stesso D.P.R 445/2000, sotto la propria personale responsabilità, </text:p>
      <text:p text:style-name="P1">DICHIARA</text:p>
      <text:p text:style-name="P2">1. che tutto quanto innanzi riportato è corretto e corrisponde al vero; </text:p>
      <text:p text:style-name="P2">2. di proporre, per le finalità dell'Avviso l’immobile sito in Via ____________________________________________________ n. ______________________________________ site al piano identificato al NCEU al foglio _________________particella _______________sub ____________ e <text:s text:c="2"/>di essere, alla data del citato Avviso, pieno proprietario dell'immobile proposto individuato al precedente punto 2) o di averne comunque la piena disponibilit<text:span text:style-name="T1">à</text:span> giuridica materiale ai fini e per gli effetti di cui all'Avviso stesso; </text:p>
      <text:p text:style-name="P2">3. che l'immobile proposto è conforme ai requisiti dimensionali previsti nell'Avviso medesimo; </text:p>
      <text:p text:style-name="P2">4. di accettare, senza riserva alcuna, tutte le condizioni e disposizioni contenute nel detto Avviso; l'assenza dei motivi di esclusione previste dal D.Lgs. 36/2023 e nello specifico agli articoli: l'art. 94 (Cause di esclusione automatica), l'art. 95 (Cause di esclusione non automatica), l'art. 96 (Disciplina dell'esclusione) e l'art. 98 (Illecito professionale grave), nonché l'assenza di altre condizioni che possano invalidare il perfezionarsi del contratto di locazione o comportino il divieto di contrarre con la pubblica amministrazione;</text:p>
      <text:p text:style-name="P2">5. che l'immobile è libero da ipoteche, mutui, diritti reali di godimento, vincoli di qualsiasi natura o specie, derivanti da sequestro o pignoramento, nonché da ogni eventuale iscrizione o trascrizione pregiudizievole, da vincoli contrattuali o obbligatori; </text:p>
      <text:p text:style-name="P2">6. che l'immobile è conforme sotto il profilo urbanistico, edilizio ed ambientale a tutte le disposizioni in materia e, in particolare, alle prescrizioni dello strumento urbanistico vigente approvato o adottato; </text:p>
      <text:p text:style-name="P2">7. che la destinazione urbanistica e catastale dell'immobile proposto è conforme o confacente all'utilizzo ad uso scolastico a cui è destinato; </text:p>
      <text:p text:style-name="P2">8. che l'immobile è dotato di autonomia funzionale e/o di accessi indipendenti, facilmente accessibili; </text:p>
      <text:p text:style-name="P2">9. che l'immobile è dotato di caratteristiche funzionali improntate alla flessibilità ed alla versatilità nell'uso degli spazi; </text:p>
      <text:p text:style-name="P2">10. che l'immobile versa in condizioni manutentive buone; </text:p>
      <text:p text:style-name="P2">11. che l'immobile possiede certificazione o segnalazione certificata di agibilità; </text:p>
      <text:p text:style-name="P2">12. che l'immobile è conforme alle vigenti norme di prevenzione incendi, edilizie ed urbanistiche, relative alla sicurezza sui luoghi di lavoro, nonché in materia igienico-sanitaria; </text:p>
      <text:p text:style-name="P2">13. che l'immobile è dotato di impianti di riscaldamento e che gli impianti termici, elettrici tecnologici sono rispondenti alle norme di cui al D.M. n. 37/2008; </text:p>
      <text:p text:style-name="P2"><text:soft-page-break/>14. che sono rispettati i criteri di accessibilità, adattabilità e vivibilità dell'edificio nel rispetto delle norme per l'abbattimento delle barriere architettoniche; </text:p>
      <text:p text:style-name="P2">15. che l'immobile è dotato di caratteristiche utili alla completa operatività dei locali, ad esempio (barrare una o più opzioni):</text:p>
      <text:p text:style-name="P2">0 predisposizione a cablaggi e reti dell'impianto informatico; </text:p>
      <text:p text:style-name="P2">0 presenza di rete di telefonia; </text:p>
      <text:p text:style-name="P2">0 predisposizione alla compartimentazione degli spazi; </text:p>
      <text:p text:style-name="P2">0 altro __________________________;</text:p>
      <text:p text:style-name="P2">16. di essere informato, ai sensi e per gli effetti dell'art. 13 del Regolamento (UE) 2016/679 del Parlamento Europeo e del Consiglio del 27 aprile 2016, delle finalità e modalità trattamento dei dati personali nonché dell'esistenza dei diritti di cui agli artt. 15/29 del Regolamento stesso, rinviando, in proposito e più in generale, a quanto previsto, direttamente e/о per rinvio, all'art. 9 dell'Avviso. </text:p>
      <text:p text:style-name="P1">TRASMETTE</text:p>
      <text:p text:style-name="P2">La seguente documentazione di cui all'avviso pubblico di ricerca immobile in oggetto: </text:p>
      <text:p text:style-name="P2">1. Relazione tecnico - descrittiva dell'immobile, attestante: </text:p>
      <text:p text:style-name="P2">a) i dati identificativi catastali e i titoli di proprietà o piena disponibilità giuridica dell'immobile;</text:p>
      <text:p text:style-name="P2"><text:s/>b) i requisiti funzionali, costruttivi e dimensionali dell'immobile (struttura, altezze nette dei locali, rapporto aero/illuminante, infissi interni ed esterni, pavimenti, controsoffitti ed altre finiture, distribuzione, dotazione impiantistica, etc.) con particolare riguardo alla descrizione delle caratteristiche degli impianti esistenti (climatizzazione, impianto elettrico, etc.);</text:p>
      <text:p text:style-name="P2">c) l'indicazione della superficie lorda ed utile dell'immobile, distinta per le diverse destinazioni d'uso (aule scolastiche, sala per attività di psicomotricità, sale, bagni ecc.);</text:p>
      <text:p text:style-name="P2">d) l'anno di costruzione dell'immobile; </text:p>
      <text:p text:style-name="P2">e) la descrizione dell'attuale stato di manutenzione dell'immobile;</text:p>
      <text:p text:style-name="P2">f) gli estremi del certificato di agibilità; </text:p>
      <text:p text:style-name="P2">g) la descrizione dell'ubicazione dell'immobile, anche con l'ausilio di una planimetria in scala, finalizzata ad indicare la posizione rispetto all'ambito urbano richiesto ed alle principali vie di comunicazione, eventuali parcheggi privati e pubblici e le eventuali aree di pertinenza; </text:p>
      <text:p text:style-name="P2">2. Elaborati grafici, planimetrie, prospetti, sezioni, ecc. in numero a scala adeguata a fornire una descrizione completa e permettere una comprensione il più possibile esaustiva dell'immobile o di porzione di esso; </text:p>
      <text:p text:style-name="P2">3. Documentazione urbanistica: stralcio strumento urbanistico generale comunale vigente con indicazione di eventuali vincoli e delle norme tecniche; </text:p>
      <text:p text:style-name="P2">4. Documentazione fotografica; </text:p>
      <text:p text:style-name="P2">5. Eventuale ulteriore documentazione ritenuta utile, a giudizio del proponente, per migliore comprensione della proposta.</text:p>
      <text:p text:style-name="P3"/>
      <text:p text:style-name="P3"><text:s text:c="21"/>Firma </text:p>
      <text:p text:style-name="P2"/>
      <text:p text:style-name="P2"/>
      <text:p text:style-name="P2">Allegati: Documento di identità del soggetto proponente la locazione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08:35:08.396150100</meta:creation-date>
    <dc:date>2026-08-13T08:36:31.283685600</dc:date>
    <meta:editing-duration>PT1M22S</meta:editing-duration>
    <meta:editing-cycles>1</meta:editing-cycles>
    <meta:document-statistic meta:table-count="0" meta:image-count="0" meta:object-count="0" meta:page-count="2" meta:paragraph-count="42" meta:word-count="818" meta:character-count="6334" meta:non-whitespace-character-count="5506"/>
    <meta:generator>LibreOffice/26.2.5.2$Windows_X86_64 LibreOffice_project/cd7284b4cbbfeb507e630c1aac019f4157393acb</meta:generator>
  </office:meta>
</office:document-meta>
</file>